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4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Excel_32_Built-in_32_Normal" style:data-style-name="N37">
      <style:table-cell-properties fo:border="thin solid #000000" style:vertical-align="automatic" fo:wrap-option="wrap" fo:background-color="#BFBFB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Excel_32_Built-in_32_Normal" style:data-style-name="N36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9" style:family="table-cell" style:parent-style-name="Excel_32_Built-in_32_Normal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Excel_32_Built-in_32_Normal" style:data-style-name="N37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Excel_32_Built-in_32_Normal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Workshe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default-cell-style-name="ce2"/>
        <table:table-column table:style-name="co9" table:number-columns-repeated="15360" table:default-cell-style-name="ce3"/>
        <table:table-row table:style-name="ro1">
          <table:table-cell table:number-columns-repeated="16384"/>
        </table:table-row>
        <table:table-row table:style-name="ro1">
          <table:table-cell/>
          <table:table-cell table:style-name="ce2">
            <draw:frame draw:z-index="1" draw:id="id0" draw:style-name="a0" draw:name="Obraz 1" svg:x="0.87313in" svg:y="0.02146in" svg:width="8.70445in" svg:height="0.83271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3" table:style-name="ro1">
          <table:table-cell table:number-columns-repeated="16384"/>
        </table:table-row>
        <table:table-row table:number-rows-repeated="2" table:style-name="ro2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3">
            <text:p>HARMONOGRAM ZAJĘĆ - grudzień 2025 r.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4">
            <text:p>NAZWA BENEFICJENTA: <text:s/>Żłobek Pierwsze Kroki Agnieszka Szczepańska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15">
            <text:p>NUMER PROJEKTU: <text:s/>FESL.06.01-IZ.01-00G9/23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3">
            <text:p>TYTUŁ PROJEKTU: <text:s/>"Podniesienie jakości usług edukacyjnych w przedszkolu "Pierwsze kroki""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number-columns-repeated="8" table:style-name="ce4"/>
          <table:table-cell table:number-columns-repeated="16376"/>
        </table:table-row>
        <table:table-row table:style-name="ro4">
          <table:table-cell office:value-type="string" table:style-name="ce5">
            <text:p>Lp.</text:p>
          </table:table-cell>
          <table:table-cell office:value-type="string" table:style-name="ce5">
            <text:p>Data/godzina od</text:p>
          </table:table-cell>
          <table:table-cell office:value-type="string" table:style-name="ce5">
            <text:p>Data/godzina do</text:p>
          </table:table-cell>
          <table:table-cell office:value-type="string" table:style-name="ce5">
            <text:p>Tytuł / rodzaj realizowanego wsparcia</text:p>
          </table:table-cell>
          <table:table-cell office:value-type="string" table:style-name="ce5">
            <text:p>Miejsce (dokładny adres / nr sali / nazwa firmy)</text:p>
          </table:table-cell>
          <table:table-cell office:value-type="string" table:style-name="ce5">
            <text:p>Prowadzący zajęcia / opiekun stażu</text:p>
          </table:table-cell>
          <table:table-cell office:value-type="string" table:style-name="ce5">
            <text:p>Liczba uczestników</text:p>
          </table:table-cell>
          <table:table-cell office:value-type="string" table:style-name="ce5">
            <text:p>Uwagi</text:p>
          </table:table-cell>
          <table:table-cell table:number-columns-repeated="16376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date" office:date-value="2025-12-01T12:00:00" table:style-name="ce7">
            <text:p>2025-12-01 12:00</text:p>
          </table:table-cell>
          <table:table-cell office:value-type="date" office:date-value="2025-12-01T13:00:00" table:style-name="ce7">
            <text:p>2025-12-01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date" office:date-value="2025-12-01T13:00:00" table:style-name="ce7">
            <text:p>2025-12-01 13:00</text:p>
          </table:table-cell>
          <table:table-cell office:value-type="date" office:date-value="2025-12-01T13:30:00" table:style-name="ce7">
            <text:p>2025-12-01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date" office:date-value="2025-12-01T13:45:00" table:style-name="ce7">
            <text:p>2025-12-01 13:45</text:p>
          </table:table-cell>
          <table:table-cell office:value-type="date" office:date-value="2025-12-01T14:15:00" table:style-name="ce7">
            <text:p>2025-12-01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date" office:date-value="2025-12-02T09:20:00" table:style-name="ce7">
            <text:p>2025-12-02 09:20</text:p>
          </table:table-cell>
          <table:table-cell office:value-type="date" office:date-value="2025-12-02T13:00:00" table:style-name="ce7">
            <text:p>2025-12-02 13:00</text:p>
          </table:table-cell>
          <table:table-cell office:value-type="string" table:style-name="ce6">
            <text:p>Poznajemy zawody naszych rodziców</text:p>
          </table:table-cell>
          <table:table-cell office:value-type="string" table:style-name="ce6">
            <text:p>Kopalnia Guido Zabrze <text:s text:c="2"/>41-800 Zabrze ul. 3 Maja 93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5" table:style-name="ce6">
            <text:p>5</text:p>
          </table:table-cell>
          <table:table-cell office:value-type="date" office:date-value="2025-12-02T14:00:00" table:style-name="ce7">
            <text:p>2025-12-02 14:00</text:p>
          </table:table-cell>
          <table:table-cell office:value-type="date" office:date-value="2025-12-02T14:30:00" table:style-name="ce7">
            <text:p>2025-12-02 14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date" office:date-value="2025-12-02T14:30:00" table:style-name="ce7">
            <text:p>2025-12-02 14:30</text:p>
          </table:table-cell>
          <table:table-cell office:value-type="date" office:date-value="2025-12-02T15:00:00" table:style-name="ce7">
            <text:p>2025-12-02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date" office:date-value="2025-12-03T08:30:00" table:style-name="ce7">
            <text:p>2025-12-03 08:30</text:p>
          </table:table-cell>
          <table:table-cell office:value-type="date" office:date-value="2025-12-03T09:30:00" table:style-name="ce7">
            <text:p>2025-12-03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8" table:style-name="ce6">
            <text:p>8</text:p>
          </table:table-cell>
          <table:table-cell office:value-type="date" office:date-value="2025-12-04T08:00:00" table:style-name="ce7">
            <text:p>2025-12-04 08:00</text:p>
          </table:table-cell>
          <table:table-cell office:value-type="date" office:date-value="2025-12-04T08:30:00" table:style-name="ce7">
            <text:p>2025-12-04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9" table:style-name="ce6">
            <text:p>9</text:p>
          </table:table-cell>
          <table:table-cell office:value-type="date" office:date-value="2025-12-04T08:30:00" table:style-name="ce7">
            <text:p>2025-12-04 08:30</text:p>
          </table:table-cell>
          <table:table-cell office:value-type="date" office:date-value="2025-12-04T09:00:00" table:style-name="ce7">
            <text:p>2025-12-04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date" office:date-value="2025-12-04T12:00:00" table:style-name="ce7">
            <text:p>2025-12-04 12:00</text:p>
          </table:table-cell>
          <table:table-cell office:value-type="date" office:date-value="2025-12-04T12:30:00" table:style-name="ce7">
            <text:p>2025-12-04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date" office:date-value="2025-12-04T12:30:00" table:style-name="ce7">
            <text:p>2025-12-04 12:30</text:p>
          </table:table-cell>
          <table:table-cell office:value-type="date" office:date-value="2025-12-04T13:00:00" table:style-name="ce7">
            <text:p>2025-12-04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date" office:date-value="2025-12-05T13:00:00" table:style-name="ce7">
            <text:p>2025-12-05 13:00</text:p>
          </table:table-cell>
          <table:table-cell office:value-type="date" office:date-value="2025-12-05T13:30:00" table:style-name="ce7">
            <text:p>2025-12-05 13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date" office:date-value="2025-12-05T13:30:00" table:style-name="ce7">
            <text:p>2025-12-05 13:30</text:p>
          </table:table-cell>
          <table:table-cell office:value-type="date" office:date-value="2025-12-05T14:00:00" table:style-name="ce7">
            <text:p>2025-12-05 14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date" office:date-value="2025-12-08T09:30:00" table:style-name="ce7">
            <text:p>2025-12-08 09:30</text:p>
          </table:table-cell>
          <table:table-cell office:value-type="date" office:date-value="2025-12-08T10:30:00" table:style-name="ce7">
            <text:p>2025-12-08 10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date" office:date-value="2025-12-08T10:30:00" table:style-name="ce7">
            <text:p>2025-12-08 10:30</text:p>
          </table:table-cell>
          <table:table-cell office:value-type="date" office:date-value="2025-12-08T11:30:00" table:style-name="ce7">
            <text:p>2025-12-08 11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date" office:date-value="2025-12-08T12:00:00" table:style-name="ce7">
            <text:p>2025-12-08 12:00</text:p>
          </table:table-cell>
          <table:table-cell office:value-type="date" office:date-value="2025-12-08T13:00:00" table:style-name="ce7">
            <text:p>2025-12-08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date" office:date-value="2025-12-08T13:00:00" table:style-name="ce7">
            <text:p>2025-12-08 13:00</text:p>
          </table:table-cell>
          <table:table-cell office:value-type="date" office:date-value="2025-12-08T13:30:00" table:style-name="ce7">
            <text:p>2025-12-08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date" office:date-value="2025-12-08T13:45:00" table:style-name="ce7">
            <text:p>2025-12-08 13:45</text:p>
          </table:table-cell>
          <table:table-cell office:value-type="date" office:date-value="2025-12-08T14:15:00" table:style-name="ce7">
            <text:p>2025-12-08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19" table:style-name="ce6">
            <text:p>19</text:p>
          </table:table-cell>
          <table:table-cell office:value-type="date" office:date-value="2025-12-09T08:00:00" table:style-name="ce7">
            <text:p>2025-12-09 08:00</text:p>
          </table:table-cell>
          <table:table-cell office:value-type="date" office:date-value="2025-12-09T08:30:00" table:style-name="ce7">
            <text:p>2025-12-09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20" table:style-name="ce6">
            <text:p>20</text:p>
          </table:table-cell>
          <table:table-cell office:value-type="date" office:date-value="2025-12-09T08:30:00" table:style-name="ce7">
            <text:p>2025-12-09 08:30</text:p>
          </table:table-cell>
          <table:table-cell office:value-type="date" office:date-value="2025-12-09T09:00:00" table:style-name="ce7">
            <text:p>2025-12-09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1" table:style-name="ce6">
            <text:p>21</text:p>
          </table:table-cell>
          <table:table-cell office:value-type="date" office:date-value="2025-12-09T14:00:00" table:style-name="ce7">
            <text:p>2025-12-09 14:00</text:p>
          </table:table-cell>
          <table:table-cell office:value-type="date" office:date-value="2025-12-09T14:30:00" table:style-name="ce7">
            <text:p>2025-12-09 14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2" table:style-name="ce6">
            <text:p>22</text:p>
          </table:table-cell>
          <table:table-cell office:value-type="date" office:date-value="2025-12-09T14:30:00" table:style-name="ce7">
            <text:p>2025-12-09 14:30</text:p>
          </table:table-cell>
          <table:table-cell office:value-type="date" office:date-value="2025-12-09T15:00:00" table:style-name="ce7">
            <text:p>2025-12-09 15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date" office:date-value="2025-12-10T08:30:00" table:style-name="ce7">
            <text:p>2025-12-10 08:30</text:p>
          </table:table-cell>
          <table:table-cell office:value-type="date" office:date-value="2025-12-10T09:30:00" table:style-name="ce7">
            <text:p>2025-12-10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24" table:style-name="ce6">
            <text:p>24</text:p>
          </table:table-cell>
          <table:table-cell office:value-type="date" office:date-value="2025-12-11T08:00:00" table:style-name="ce7">
            <text:p>2025-12-11 08:00</text:p>
          </table:table-cell>
          <table:table-cell office:value-type="date" office:date-value="2025-12-11T08:30:00" table:style-name="ce7">
            <text:p>2025-12-11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25" table:style-name="ce6">
            <text:p>25</text:p>
          </table:table-cell>
          <table:table-cell office:value-type="date" office:date-value="2025-12-11T08:30:00" table:style-name="ce7">
            <text:p>2025-12-11 08:30</text:p>
          </table:table-cell>
          <table:table-cell office:value-type="date" office:date-value="2025-12-11T09:00:00" table:style-name="ce7">
            <text:p>2025-12-11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date" office:date-value="2025-12-11T12:00:00" table:style-name="ce7">
            <text:p>2025-12-11 12:00</text:p>
          </table:table-cell>
          <table:table-cell office:value-type="date" office:date-value="2025-12-11T12:30:00" table:style-name="ce7">
            <text:p>2025-12-11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date" office:date-value="2025-12-11T12:30:00" table:style-name="ce7">
            <text:p>2025-12-11 12:30</text:p>
          </table:table-cell>
          <table:table-cell office:value-type="date" office:date-value="2025-12-11T13:00:00" table:style-name="ce7">
            <text:p>2025-12-11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8" table:style-name="ce6">
            <text:p>28</text:p>
          </table:table-cell>
          <table:table-cell office:value-type="date" office:date-value="2025-12-12T09:20:00" table:style-name="ce7">
            <text:p>2025-12-12 09:20</text:p>
          </table:table-cell>
          <table:table-cell office:value-type="date" office:date-value="2025-12-12T13:00:00" table:style-name="ce7">
            <text:p>2025-12-12 13:00</text:p>
          </table:table-cell>
          <table:table-cell office:value-type="string" table:style-name="ce6">
            <text:p>Edukacja ekologiczna w lesie</text:p>
          </table:table-cell>
          <table:table-cell office:value-type="string" table:style-name="ce6">
            <text:p>Las Katowice – Murcki Las Murckowski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date" office:date-value="2025-12-15T12:00:00" table:style-name="ce7">
            <text:p>2025-12-15 12:00</text:p>
          </table:table-cell>
          <table:table-cell office:value-type="date" office:date-value="2025-12-15T13:00:00" table:style-name="ce7">
            <text:p>2025-12-15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date" office:date-value="2025-12-15T13:00:00" table:style-name="ce7">
            <text:p>2025-12-15 13:00</text:p>
          </table:table-cell>
          <table:table-cell office:value-type="date" office:date-value="2025-12-15T13:30:00" table:style-name="ce7">
            <text:p>2025-12-15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date" office:date-value="2025-12-15T13:30:00" table:style-name="ce8">
            <text:p>2025-12-15 13:30</text:p>
          </table:table-cell>
          <table:table-cell office:value-type="date" office:date-value="2025-12-15T14:00:00" table:style-name="ce8">
            <text:p>2025-12-15 14:00</text:p>
          </table:table-cell>
          <table:table-cell office:value-type="string" table:style-name="ce9">
            <text:p>Joga dla dzieci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2" table:style-name="ce6">
            <text:p>32</text:p>
          </table:table-cell>
          <table:table-cell office:value-type="date" office:date-value="2025-12-16T10:00:00" table:style-name="ce7">
            <text:p>2025-12-16 10:00</text:p>
          </table:table-cell>
          <table:table-cell office:value-type="date" office:date-value="2025-12-16T10:30:00" table:style-name="ce7">
            <text:p>2025-12-16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3" table:style-name="ce6">
            <text:p>33</text:p>
          </table:table-cell>
          <table:table-cell office:value-type="date" office:date-value="2025-12-16T10:30:00" table:style-name="ce7">
            <text:p>2025-12-16 10:30</text:p>
          </table:table-cell>
          <table:table-cell office:value-type="date" office:date-value="2025-12-16T11:00:00" table:style-name="ce7">
            <text:p>2025-12-16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4" table:style-name="ce6">
            <text:p>34</text:p>
          </table:table-cell>
          <table:table-cell office:value-type="date" office:date-value="2025-12-16T13:00:00" table:style-name="ce7">
            <text:p>2025-12-16 13:00</text:p>
          </table:table-cell>
          <table:table-cell office:value-type="date" office:date-value="2025-12-16T13:30:00" table:style-name="ce7">
            <text:p>2025-12-16 13:30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5" table:style-name="ce6">
            <text:p>35</text:p>
          </table:table-cell>
          <table:table-cell office:value-type="date" office:date-value="2025-12-16T13:30:00" table:style-name="ce7">
            <text:p>2025-12-16 13:30</text:p>
          </table:table-cell>
          <table:table-cell office:value-type="date" office:date-value="2025-12-16T14:00:00" table:style-name="ce7">
            <text:p>2025-12-16 14:00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date" office:date-value="2025-12-17T08:30:00" table:style-name="ce7">
            <text:p>2025-12-17 08:30</text:p>
          </table:table-cell>
          <table:table-cell office:value-type="date" office:date-value="2025-12-17T09:30:00" table:style-name="ce7">
            <text:p>2025-12-17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5">
          <table:table-cell office:value-type="float" office:value="37" table:style-name="ce6">
            <text:p>37</text:p>
          </table:table-cell>
          <table:table-cell office:value-type="date" office:date-value="2025-12-18T08:00:00" table:style-name="ce7">
            <text:p>2025-12-18 08:00</text:p>
          </table:table-cell>
          <table:table-cell office:value-type="date" office:date-value="2025-12-18T08:30:00" table:style-name="ce7">
            <text:p>2025-12-18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5">
          <table:table-cell office:value-type="float" office:value="38" table:style-name="ce6">
            <text:p>38</text:p>
          </table:table-cell>
          <table:table-cell office:value-type="date" office:date-value="2025-12-18T08:30:00" table:style-name="ce7">
            <text:p>2025-12-18 08:30</text:p>
          </table:table-cell>
          <table:table-cell office:value-type="date" office:date-value="2025-12-18T09:00:00" table:style-name="ce7">
            <text:p>2025-12-18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date" office:date-value="2025-12-18T12:00:00" table:style-name="ce7">
            <text:p>2025-12-18 12:00</text:p>
          </table:table-cell>
          <table:table-cell office:value-type="date" office:date-value="2025-12-18T12:30:00" table:style-name="ce7">
            <text:p>2025-12-18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date" office:date-value="2025-12-18T12:30:00" table:style-name="ce7">
            <text:p>2025-12-18 12:30</text:p>
          </table:table-cell>
          <table:table-cell office:value-type="date" office:date-value="2025-12-18T13:00:00" table:style-name="ce7">
            <text:p>2025-12-18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date" office:date-value="2025-12-22T13:00:00" table:style-name="ce7">
            <text:p>2025-12-22 13:00</text:p>
          </table:table-cell>
          <table:table-cell office:value-type="date" office:date-value="2025-12-22T13:30:00" table:style-name="ce7">
            <text:p>2025-12-22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date" office:date-value="2025-12-22T13:45:00" table:style-name="ce7">
            <text:p>2025-12-22 13:45</text:p>
          </table:table-cell>
          <table:table-cell office:value-type="date" office:date-value="2025-12-22T14:15:00" table:style-name="ce7">
            <text:p>2025-12-22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date" office:date-value="2025-12-29T12:00:00" table:style-name="ce7">
            <text:p>2025-12-29 12:00</text:p>
          </table:table-cell>
          <table:table-cell office:value-type="date" office:date-value="2025-12-29T13:00:00" table:style-name="ce7">
            <text:p>2025-12-29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44" table:style-name="ce6">
            <text:p>44</text:p>
          </table:table-cell>
          <table:table-cell office:value-type="date" office:date-value="2025-12-30T10:00:00" table:style-name="ce10">
            <text:p>2025-12-30 10:00</text:p>
          </table:table-cell>
          <table:table-cell office:value-type="date" office:date-value="2025-12-30T10:30:00" table:style-name="ce10">
            <text:p>2025-12-30 10:30</text:p>
          </table:table-cell>
          <table:table-cell office:value-type="string" table:style-name="ce11">
            <text:p>Aktywność ruchowa z samoobroną</text:p>
          </table:table-cell>
          <table:table-cell office:value-type="string" table:style-name="ce11">
            <text:p>ul. Żołnierzy Września 20 w Chorzowie</text:p>
          </table:table-cell>
          <table:table-cell office:value-type="string" table:style-name="ce11">
            <text:p>Prowadzący zajęci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float" office:value="45" table:style-name="ce12">
            <text:p>45</text:p>
          </table:table-cell>
          <table:table-cell office:value-type="date" office:date-value="2025-12-30T10:30:00" table:style-name="ce10">
            <text:p>2025-12-30 10:30</text:p>
          </table:table-cell>
          <table:table-cell office:value-type="date" office:date-value="2025-12-30T11:00:00" table:style-name="ce10">
            <text:p>2025-12-30 11:00</text:p>
          </table:table-cell>
          <table:table-cell office:value-type="string" table:style-name="ce11">
            <text:p>Aktywność ruchowa z samoobroną</text:p>
          </table:table-cell>
          <table:table-cell office:value-type="string" table:style-name="ce11">
            <text:p>ul. Żołnierzy Września 20 w Chorzowie</text:p>
          </table:table-cell>
          <table:table-cell office:value-type="string" table:style-name="ce11">
            <text:p>Prowadzący zajęci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date" office:date-value="2025-12-31T08:30:00" table:style-name="ce8">
            <text:p>2025-12-31 08:30</text:p>
          </table:table-cell>
          <table:table-cell office:value-type="date" office:date-value="2025-12-31T09:30:00" table:style-name="ce8">
            <text:p>2025-12-31 09:30</text:p>
          </table:table-cell>
          <table:table-cell office:value-type="string" table:style-name="ce9">
            <text:p>Kodowanie na dywanie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number-rows-repeated="1048517" table:style-name="ro1">
          <table:table-cell table:number-columns-repeated="16384"/>
        </table:table-row>
        <table:named-expressions>
          <table:named-range table:name="Print_Area" table:cell-range-address="Worksheet.$A$1:Worksheet.$H$59" table:base-cell-address="Worksheet.$A$1"/>
        </table:named-expressions>
      </table:table>
      <table:table table:name="Arkusz1" table:style-name="ta2">
        <table:table-column table:style-name="co9" table:number-columns-repeated="16384" table:default-cell-style-name="ce1"/>
        <table:table-row table:style-name="ro6">
          <table:table-cell table:number-columns-repeated="16384"/>
        </table:table-row>
        <table:table-row table:style-name="ro6">
          <table:table-cell office:value-type="string" table:style-name="ce1">
            <text:p>HARMONOGRAM ZAJĘĆ – wrzesień 2025 r.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NAZWA BENEFICJENTA: Żłobek Pierwsze Kroki Agnieszka Szczepaniak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NUMER PROJEKTU: FESL.06.01-IZ.01-00G9/23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TYTUŁ PROJEKTU: „Podniesienie jakości usług edukacyjnych w żłobku Pierwsze Kroki”.</text:p>
          </table:table-cell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">
            <text:p>Dokument został przygotowany z uwzględnieniem zasad dostępności cyfrowej WCAG 2.1.</text:p>
          </table:table-cell>
          <table:table-cell table:number-columns-repeated="16383"/>
        </table:table-row>
        <table:table-row table:number-rows-repeated="104856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 number:language="pl" number:country="PL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</number:date-style>
    <number:number-style style:name="N37" number:language="pl" number:country="PL">
      <number:number number:min-integer-digits="1"/>
    </number:number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KOMPUTER</meta:initial-creator>
    <dc:creator>Sylwia Madera</dc:creator>
    <dc:date>2025-11-27T10:49:15Z</dc:date>
    <meta:print-date>2025-11-27T10:49:01Z</meta:print-date>
    <meta:editing-cycles>10</meta:editing-cycles>
    <meta:editing-duration>PT29808S</meta:editing-duration>
  </office:meta>
</office:document-meta>
</file>